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ахрушинский-музей-привезет-в-зарайск-выставку-о-майе-плисецкой"/>Бахрушинский музей привезет в Зарайск выставку о Майе Плисецкой<text:bookmark-end text:name="бахрушинский-музей-привезет-в-зарайск-выставку-о-майе-плисецкой"/></text:h>
      <text:p text:style-name="First_20_paragraph">01.08.2023</text:p>
      <text:p text:style-name="Text_20_body">Государственный театральный музей имени Алексея Бахрушина привезет фотовыставку, посвященную российской балерине Майе Плисецкой, в филиал Театрального музея в Зарайске. Об этом сообщили 31 июля.</text:p>
      <text:p text:style-name="Text_20_body">— Открытие этой выставки дает нам возможность познакомить жителей и гостей замечательного города Зарайск с уникальными фотографиями из музейных фондов, — рассказала руководитель отдела выставочных и художественных проектов Бахрушинского театрального музея Татьяна Войтеховская.</text:p>
      <text:p text:style-name="Text_20_body">В экспозиции собраны фотографии прима-балерины из «Лебединого озера», в котором она впервые станцевала в 22 года, новаторского балета «Кармен-сюита» и «Дон Кихота».</text:p>
      <text:p text:style-name="Text_20_body">Зрители познакомятся с портретной серией, где отдельное место занимают работы фотографа Сергея Берменьева, переданные в подарок Бахрушинскому музею в апреле 2023 года. Его авторский коллаж на большеформатном пенокартоне, который ранее экспонировался в Музее-квартире Майи Плисецкой, также будет представлен в рамках выставки.</text:p>
      <text:p text:style-name="Text_20_body"><text:line-break/></text:p>
      <text:p text:style-name="Text_20_body">Адрес страницы: <text:a xlink:type="simple" xlink:href="http://zmsk.mos.ru/presscenter/news/detail/11746800.html" office:name=""><text:span text:style-name="Definition">http://zmsk.mos.ru/presscenter/news/detail/11746800.html</text:span></text:a></text:p>
      <text:p text:style-name="Text_20_body"><text:a xlink:type="simple" xlink:href="http://zmsk.mos.ru" office:name=""><text:span text:style-name="Definition">Управа района Замоскворечь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09:13:52Z</meta:creation-date>
    <dc:date>2023-08-01T09:13:52Z</dc:date>
  </office:meta>
</office:document-meta>
</file>