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ученики-школы-1799-посетили-киносеанс"/>Ученики школы №1799 посетили киносеанс<text:bookmark-end text:name="ученики-школы-1799-посетили-киносеанс"/></text:h>
      <text:p text:style-name="First_20_paragraph">18.10.2023</text:p>
      <text:p text:style-name="Text_20_body">18.10.2023</text:p>
      <text:p text:style-name="Text_20_body">Ученики 10 и 11 «Л» классов школы №1799 посетили 16 октября сеанс фильма «Человек-амфибия».</text:p>
      <text:p text:style-name="Text_20_body">Картину сняли в 1961 году на киностудии «Ленфильм» режиссеры Владимир Чеботарев и Геннадий Казанский по одноименному научно-фантастическому роману Александра Беляева, написанному в 1927 году.</text:p>
      <text:p text:style-name="Text_20_body">После просмотра ребята обсудили фильм, обратили внимание на особенности съемок и мастерство создателей ленты, сценаристов, операторов и актеров.</text:p>
      <text:p text:style-name="Text_20_body">Мероприятие организовали представители городского проекта «Московское кино в школе». В официальном <text:a xlink:type="simple" xlink:href="https://t.me/school1799/1478" office:name=""><text:span text:style-name="Definition">Telegram-канале</text:span></text:a> образовательного учреждения сообщили, что скоро в рамках программы пройдет вторая в этом сезоне игра «КиноТайм».</text:p>
      <text:p text:style-name="Text_20_body"><text:line-break/></text:p>
      <text:p text:style-name="Text_20_body">Адрес страницы: <text:a xlink:type="simple" xlink:href="http://zmsk.mos.ru/presscenter/news/detail/11913227.html" office:name=""><text:span text:style-name="Definition">http://zmsk.mos.ru/presscenter/news/detail/11913227.html</text:span></text:a></text:p>
      <text:p text:style-name="Text_20_body"><text:a xlink:type="simple" xlink:href="http://zmsk.mos.ru" office:name=""><text:span text:style-name="Definition">Управа района Замоскворечь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0-18T10:21:31Z</meta:creation-date>
    <dc:date>2023-10-18T10:21:31Z</dc:date>
  </office:meta>
</office:document-meta>
</file>