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д-выставил-11-машино-мест-в-районе-на-аукцион"/>Город выставил 11 машино-мест в районе на аукцион<text:bookmark-end text:name="город-выставил-11-машино-мест-в-районе-на-аукцион"/></text:h>
      <text:p text:style-name="First_20_paragraph">03.05.2024</text:p>
      <text:p text:style-name="Text_20_body">03.05.2024</text:p>
      <text:p text:style-name="Text_20_body">Парковочные места в районе выставили на торги. Фото: Анна Быкова, «Вечерняя Москва»</text:p>
      <text:p text:style-name="Text_20_body"><text:line-break/></text:p>
      <text:p text:style-name="Text_20_body">Парковочные места в районе выставили на торги, рассказал 2 мая заместитель руководителя Департамента по конкурентной политике Алексей Гаранин.</text:p>
      <text:p text:style-name="Text_20_body">Автостоянка представляет собой подземный паркинг. Площадь 11 машино-мест составляет от 13,8 до 17,3 квадратного метра. Автостоянка находится в подвальных помещениях жилого дома по адресу: Люсиновская улица, дом 39, строение 2. Недалеко от этого места проходит Садовое кольцо, а также располагается необходимая для ухода за автомобилем инфраструктура. В частности, несколько автомоек, пунктов шиномонтажа и автосервиса, а также заправочная станция.</text:p>
      <text:p text:style-name="Text_20_body">Торги пройдут 23 мая. Для того, чтобы принять участие в аукционе горожанам нужно пройти регистрацию на электронной торговой площадке «Росэлторг». Кроме этого, необходимо получить квалифицированную электронную подпись. При этом участвовать в столичных аукционах можно в онлайн-формате. Вся информация о лотах располагается в разделе <text:a xlink:type="simple" xlink:href="https://investmoscow.ru/tenders/" office:name=""><text:span text:style-name="Definition">«Имущество от города»</text:span></text:a> на инвестиционном портале Москвы.</text:p>
      <text:p text:style-name="Text_20_body">— К участию в аукционе приглашаются все желающие, заявки можно подавать до 13 мая, — привели слова Алексея Гаранина на <text:a xlink:type="simple" xlink:href="https://www.mos.ru/news/item/137917073/?utm_source=yxnews&amp;utm_medium=mobile" office:name=""><text:span text:style-name="Definition">mos.ru</text:span></text:a>.</text:p>
      <text:p text:style-name="Text_20_body"><text:line-break/></text:p>
      <text:p text:style-name="Text_20_body">Адрес страницы: <text:a xlink:type="simple" xlink:href="http://zmsk.mos.ru/presscenter/news/detail/12354297.html" office:name=""><text:span text:style-name="Definition">http://zmsk.mos.ru/presscenter/news/detail/12354297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7T10:51:53Z</meta:creation-date>
    <dc:date>2025-02-07T10:51:53Z</dc:date>
  </office:meta>
</office:document-meta>
</file>