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-школы-627-занял-первое-место-в-городском-конкурсе"/>Ученик школы №627 занял первое место в городском конкурсе<text:bookmark-end text:name="ученик-школы-627-занял-первое-место-в-городском-конкурсе"/></text:h>
      <text:p text:style-name="First_20_paragraph">14.11.2018</text:p>
      <text:p text:style-name="Text_20_body">Ученик школы № 627 имени генерала Дмитрия Лелюшко занял призовое место в региональном этапе городского конкурса молодежных исследовательских и проектных работ «Транспорт Будущего». Мероприятие прошло 12 ноября.</text:p>
      <text:p text:style-name="Text_20_body">На официальном <text:a xlink:type="simple" xlink:href="http://sch627.mskobr.ru/novosti/pozdravlyaem_s_pobedoj_v_regional_nom_e_tape_konkursa_transport_buduwego/" office:name=""><text:span text:style-name="Definition">сайте</text:span></text:a> образовательного учреждения сообщили, что первое место в номинации «Автоматика, телемеханика, робототехника» досталось ученику 11 «Б» класса Алексею Васильеву.</text:p>
      <text:p text:style-name="Text_20_body">Состязания состоялись в Гимназии московского государственного университета путей сообщения. Теперь победителю предстоит поучаствовать в следующем этапе молодежного конкурса.</text:p>
      <text:p text:style-name="Text_20_body"><text:line-break/></text:p>
      <text:p text:style-name="Text_20_body">Адрес страницы: <text:a xlink:type="simple" xlink:href="http://zmsk.mos.ru/presscenter/news/detail/7697703.html" office:name=""><text:span text:style-name="Definition">http://zmsk.mos.ru/presscenter/news/detail/7697703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07:43:42Z</meta:creation-date>
    <dc:date>2023-07-09T07:43:42Z</dc:date>
  </office:meta>
</office:document-meta>
</file>