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х-спортсменов-наберут-в-команду-по-волейболу-плехановского-университета"/>Новых спортсменов наберут в команду по волейболу Плехановского университета<text:bookmark-end text:name="новых-спортсменов-наберут-в-команду-по-волейболу-плехановского-университета"/></text:h>
      <text:p text:style-name="First_20_paragraph">02.10.2020</text:p>
      <text:p text:style-name="Text_20_body"><text:line-break/></text:p>
      <text:p text:style-name="Text_20_body">В спортивном клубе Российского экономического университета имени Георгия Плеханова 4 октября состоится отборочный этап в сборную по волейболу.</text:p>
      <text:p text:style-name="Text_20_body"><text:line-break/></text:p>
      <text:p text:style-name="Text_20_body">— В новую команду необходимо набрать 12 участников. Будущим спортсменам предстоят ежедневные тренировки, так как уже в октябре текущего года начнется первый турнир среди юношей. Для девушек он пройдет позже. Болельщики смогут присутствовать на играх каждое воскресенье октября, — проинформировал Артем Прилепкин, представитель пресс-службы спортивного клуба РЭУ имени Георгия Плеханова.</text:p>
      <text:p text:style-name="Text_20_body"><text:line-break/></text:p>
      <text:p text:style-name="Text_20_body">Он добавил, что лига будет состоять из пяти этапов: четыре турнира и суперфинал. По итогам состязаний победители представят Москву на «Спортивной Анапе 2021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zmsk.mos.ru/presscenter/news/detail/9291446.html" office:name=""><text:span text:style-name="Definition">http://zmsk.mos.ru/presscenter/news/detail/9291446.html</text:span></text:a></text:p>
      <text:p text:style-name="Text_20_body"><text:a xlink:type="simple" xlink:href="http://zmsk.mos.ru" office:name=""><text:span text:style-name="Definition">Управа района Замоскворечь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7:34:28Z</meta:creation-date>
    <dc:date>2023-08-16T07:34:28Z</dc:date>
  </office:meta>
</office:document-meta>
</file>