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овочные-места-оборудовали-в-районе"/>Парковочные места оборудовали в районе<text:bookmark-end text:name="парковочные-места-оборудовали-в-районе"/></text:h>
      <text:p text:style-name="First_20_paragraph">17.11.2020</text:p>
      <text:p text:style-name="Text_20_body"><text:line-break/></text:p>
      <text:p text:style-name="Text_20_body">Сотрудники Государственного бюджетного учреждения «Жилищник» 14 ноября оборудовали парковочные места в районе.</text:p>
      <text:p text:style-name="Text_20_body"><text:line-break/></text:p>
      <text:p text:style-name="Text_20_body">Работы провели на перекрестке между улицей Щипок и Стремянным переулком.</text:p>
      <text:p text:style-name="Text_20_body"><text:line-break/></text:p>
      <text:p text:style-name="Text_20_body">— Представители управляющей организации разметили два парковочных места для людей с ограниченными возможностями здоровья. Кроме того, рабочие оборудовали пешеходный переход. На последнем этапе специалисты нанесли дорожную разметку, — проинформировал Виктор Сухоруков, заместитель директора по объектам дорожного хозяйства ГБУ «Жилищник».</text:p>
      <text:p text:style-name="Text_20_body"><text:line-break/></text:p>
      <text:p text:style-name="Text_20_body">Он добавил, что такие работы проводят для улучшения транспортного движени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zmsk.mos.ru/presscenter/news/detail/9430711.html" office:name=""><text:span text:style-name="Definition">http://zmsk.mos.ru/presscenter/news/detail/9430711.html</text:span></text:a></text:p>
      <text:p text:style-name="Text_20_body"><text:a xlink:type="simple" xlink:href="http://zmsk.mos.ru" office:name=""><text:span text:style-name="Definition">Управа района Замоскворечь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19:10:27Z</meta:creation-date>
    <dc:date>2023-07-26T19:10:27Z</dc:date>
  </office:meta>
</office:document-meta>
</file>