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вую-игру-в-новом-сезоне-проведет-команда-по-волейболу-плехановского-университета"/>Первую игру в новом сезоне проведет команда по волейболу Плехановского университета<text:bookmark-end text:name="первую-игру-в-новом-сезоне-проведет-команда-по-волейболу-плехановского-университета"/></text:h>
      <text:p text:style-name="First_20_paragraph">17.02.2021</text:p>
      <text:p text:style-name="Text_20_body"><text:line-break/></text:p>
      <text:p text:style-name="Text_20_body">Женская команда по волейболу Российского экономического университета имени Георгия Плеханова 17 февраля проведет первый матч в новом сезоне.</text:p>
      <text:p text:style-name="Text_20_body"><text:line-break/></text:p>
      <text:p text:style-name="Text_20_body">Игра состоится в гостях против сборной Московского городского педагогического университета.</text:p>
      <text:p text:style-name="Text_20_body"><text:line-break/></text:p>
      <text:p text:style-name="Text_20_body">— В связи с определенными обстоятельствами игра пройдет без болельщиков. Для них будет организован прямой эфир в социальных сетях команды. Девушки тренировались несколько месяцев, чтобы показать хороший результат по итогу игры, — проинформировал Артем Прилепкин, представитель пресс-службы спортивного клуба университета имени Георгия Плеханова.</text:p>
      <text:p text:style-name="Text_20_body"><text:line-break/></text:p>
      <text:p text:style-name="Text_20_body">Начало матча в 19:30. Игра пройдет по адресу: улица Чечулина, дом 1.</text:p>
      <text:p text:style-name="Text_20_body"><text:line-break/></text:p>
      <text:p text:style-name="Text_20_body"><text:line-break/></text:p>
      <text:p text:style-name="Text_20_body">Адрес страницы: <text:a xlink:type="simple" xlink:href="http://zmsk.mos.ru/presscenter/news/detail/9721441.html" office:name=""><text:span text:style-name="Definition">http://zmsk.mos.ru/presscenter/news/detail/9721441.html</text:span></text:a></text:p>
      <text:p text:style-name="Text_20_body"><text:a xlink:type="simple" xlink:href="http://zmsk.mos.ru" office:name=""><text:span text:style-name="Definition">Управа района Замоскворечь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2T02:17:00Z</meta:creation-date>
    <dc:date>2023-06-22T02:17:00Z</dc:date>
  </office:meta>
</office:document-meta>
</file>